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file-entry manifest:media-type="image/svg+xml" manifest:full-path="Pictures/logo-rijksoverhei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1" text:outline-level="1"><text:bookmark-start text:name="moza-weekly-10-september-2026"/>MOZa Weekly 10 september 2026<text:bookmark-end text:name="moza-weekly-10-september-2026"/></text:h>
      <text:h text:style-name="Heading_20_2" text:outline-level="2"><text:bookmark-start text:name="algemeen"/>Algemeen<text:bookmark-end text:name="algemeen"/></text:h>
      <text:list text:style-name="List_20_1">
        <text:list-item>
          <text:p text:style-name="List_20_Bullet_20_Tight"><text:span text:style-name="Strong_20_Emphasis">Prioriteiten MijnOverheid:</text:span> in het Routekaartoverleg van MijnOverheid bepaalden we samen met de betrokken organisaties de prioriteiten van Logius voor de komende periode. Daarin kreeg onder andere de voorbereiding van een portaal voor zakelijke gebruikers op MijnOverheid een hoge prioriteit.</text:p>
        </text:list-item>
        <text:list-item>
          <text:p text:style-name="List_20_Bullet_20_Tight"><text:span text:style-name="Strong_20_Emphasis">Het ritme van MOZa:</text:span> vooruitkijkend naar 2027 hebben we nagedacht over de governancestructuur van MOZa en de overlegritmes die daarbij horen. Samen met de koplopers werken we dit uit.</text:p>
        </text:list-item>
        <text:list-item>
          <text:p text:style-name="List_20_Bullet_20_Tight"><text:span text:style-name="Strong_20_Emphasis">MOZa Regieteam:</text:span> ook Gemeente Amsterdam neemt vanaf nu deel aan het MOZa Regieteam. Vanuit onze werkgroepen werkten we al samen aan overheidsbrede interactieservices en het is mooi dat zij nu ook plaatsnemen in het MOZa Regieteam.</text:p>
        </text:list-item>
        <text:list-item>
          <text:p text:style-name="List_20_Bullet_20_Tight"><text:span text:style-name="Strong_20_Emphasis">Toegankelijkheid:</text:span> we onderzochten zelf de toegankelijkheid van de MOZa-website volgens de WCAG-EM-methode. Onderzoek doen en tegelijk verbeteringen doorvoeren: zo pakten we het slagvaardig aan. Wat automatisch kan, is geautomatiseerd. De rest bekeken we met de hand, bijvoorbeeld met een schermlezer. Met de juiste tools is dit uiteindelijk een dag werk. Binnenkort ronden we het onderzoek af, maar de eerste verbeteringen aan de site zijn al doorgevoerd. Daarbij zijn nu ook de bijlagen in PDF en ODF volledig digitaal toegankelijk, en de site scoort 100% op <text:a xlink:type="simple" xlink:href="https://internet.nl/site/mijnoverheidzakelijk.nl/" office:name=""><text:span text:style-name="Definition">internet.nl</text:span></text:a>.</text:p>
        </text:list-item>
        <text:list-item>
          <text:p text:style-name="List_20_Bullet_20_Tight"><text:span text:style-name="Strong_20_Emphasis">Versterking gezocht:</text:span> er staat een mooie vacature open voor <text:a xlink:type="simple" xlink:href="https://www.werkenvoornederland.nl/vacatures/software-ai-engineer-mijnoverheid-zakelijk-BZK-2026-4265" office:name=""><text:span text:style-name="Definition">software/AI engineer</text:span></text:a>. We willen namelijk het bouwen aan de volgende versie van de digitale assistent, gebaseerd op wet- en regelgeving die als uitvoerbare code is vastgelegd, kunnen versnellen.</text:p>
        </text:list-item>
      </text:list>
      <text:h text:style-name="Heading_20_2" text:outline-level="2"><text:bookmark-start text:name="gebruikersonderzoek"/>Gebruikersonderzoek<text:bookmark-end text:name="gebruikersonderzoek"/></text:h>
      <text:list text:style-name="List_20_1">
        <text:list-item>
          <text:p text:style-name="List_20_Bullet_20_Tight"><text:span text:style-name="Strong_20_Emphasis">Onderzoeken voor de komende periode:</text:span> we stemden met Logius de gebruikersonderzoeken voor oktober en november af. De onderwerpen, nog onder voorbehoud: de doorontwikkeling van het concept voor de digitale assistent, notificeren en contactherstel, en een kwantitatief onderzoek naar het gebruik van één of meerdere e-mailadressen.</text:p>
        </text:list-item>
        <text:list-item>
          <text:p text:style-name="List_20_Bullet_20_Tight"><text:span text:style-name="Strong_20_Emphasis">Uniform inloggen:</text:span> we woonden de gebruikersonderzoeken van Logius over uniform inloggen bij. Die raken ook aan het wisselen tussen ondernemingen en tussen ondernemer en burger.</text:p>
        </text:list-item>
      </text:list>
      <text:h text:style-name="Heading_20_2" text:outline-level="2"><text:bookmark-start text:name="notificatiedienst"/>Notificatiedienst<text:bookmark-end text:name="notificatiedienst"/></text:h>
      <text:list text:style-name="List_20_1">
        <text:list-item>
          <text:p text:style-name="List_20_Bullet_20_Tight"><text:span text:style-name="Strong_20_Emphasis">Eerste werksessie met de werkgroep:</text:span> op 2 september hielden we de eerste werksessie met de werkgroep profiel- en notificatiedienst over het in gebruik nemen van de <text:a xlink:type="simple" xlink:href="..//onderwerpen/profielservice/index.md" office:name=""><text:span text:style-name="Definition">profieldienst</text:span></text:a> en de <text:a xlink:type="simple" xlink:href="..//onderwerpen/notificatiedienst/index.md" office:name=""><text:span text:style-name="Definition">notificatiedienst</text:span></text:a>. Praktisch gericht, en we haalden veel nieuwe inzichten op. Zo verwacht de Belastingdienst een piek van 2,2 miljoen notificaties in één maand, geeft de aanroeper altijd een referentie mee, en willen we een e-mailadres direct ongeldig maken als een bericht niet aankomt.</text:p>
        </text:list-item>
        <text:list-item>
          <text:p text:style-name="List_20_Bullet_20_Tight"><text:span text:style-name="Strong_20_Emphasis">Implementatieplan in de maak:</text:span> we werkten aan een implementatieplan voor de notificatiedienst. De eerste opzet kent verschillende fases. Naar aanleiding van die fases bekeken we twee routes: direct bouwen aan de eindsituatie, of starten met een tijdelijke opzet. Met Logius stemden we af over de fasering en over het logboek dataverwerkingen. Ook keken we samen hoe we planningsuitdagingen kunnen vlottrekken.</text:p>
        </text:list-item>
        <text:list-item>
          <text:p text:style-name="List_20_Bullet_20_Tight"><text:span text:style-name="Strong_20_Emphasis">Functionele beschrijvingen:</text:span> er wordt gewerkt aan de functionele beschrijvingen van de notificatiedienst. Deze delen we op in dezelfde vijf functionaliteiten als op de <text:a xlink:type="simple" xlink:href="..//onderwerpen/notificatiedienst/index.md" office:name=""><text:span text:style-name="Definition">pagina over de notificatiedienst</text:span></text:a>.</text:p>
        </text:list-item>
        <text:list-item>
          <text:p text:style-name="List_20_Bullet_20_Tight"><text:span text:style-name="Strong_20_Emphasis">Positie van de generieke diensten:</text:span> we spraken over hoe de generieke diensten zich verhouden tot de afnemers, en over de governance daarop. Met OBIS stelden we vast dat de verhouding tussen de overheidsbrede diensten en de MijnServices-opzet van de VNG nog niet overal helder is. Ook moet de toelichting waarom er ruimte is voor een Notificatie Management Component (NMC) nog in de programma-architectuur landen. Beide werken we uit in het architectuurdocument.</text:p>
        </text:list-item>
        <text:list-item>
          <text:p text:style-name="List_20_Bullet_20_Tight"><text:span text:style-name="Strong_20_Emphasis">Regie over de notificatieketen:</text:span> we onderzoeken hoe het NMC de stappen in de notificatieketen het beste aanstuurt: als één regisseur die de status van elke notificatie bewaakt, of als losse onderdelen die op elkaars gebeurtenissen reageren. Het voorgenomen besluit is de eerste variant, waarbij elke stap wel als gebeurtenis wordt vastgelegd. Aflevering gaat boven snelheid, en in dat logboek staan geen persoonsgegevens. Het besluit is nog niet genomen.</text:p>
        </text:list-item>
        <text:list-item>
          <text:p text:style-name="List_20_Bullet_20_Tight"><text:span text:style-name="Strong_20_Emphasis">Aansluiten op NotifyNL bij Logius:</text:span> bij de koppeling van het NMC op het bouwblok NotifyNL liepen we tegen nieuwe drempels aan. Die pakken we samen met het team van Logius op.</text:p>
        </text:list-item>
      </text:list>
      <text:h text:style-name="Heading_20_2" text:outline-level="2"><text:bookmark-start text:name="berichten"/>Berichten<text:bookmark-end text:name="berichten"/></text:h>
      <text:list text:style-name="List_20_1">
        <text:list-item>
          <text:p text:style-name="List_20_Bullet_20_Tight"><text:span text:style-name="Strong_20_Emphasis">Werkgroep Berichten van start:</text:span> op 2 september was het eerste overleg van de werkgroep Berichten, met architecten van Logius. We spraken over het waarom van de werkgroep en de plek onder OBIS. Ook bespraken we hoe we de pilot met afnemers vormgeven, met verschillende disciplines vanaf de start erbij. We gaven een demo van onze proefopstelling van het <text:a xlink:type="simple" xlink:href="..//onderwerpen/berichten-fbs/index.md" office:name=""><text:span text:style-name="Definition">Federatief Berichtenstelsel</text:span></text:a>.</text:p>
        </text:list-item>
        <text:list-item>
          <text:p text:style-name="List_20_Bullet_20_Tight"><text:span text:style-name="Strong_20_Emphasis">Afnemers enthousiasmeren:</text:span> we werken aan een ‘salespitch’ om afnemers mee te laten doen aan de pilot. Doel is de werking van het stelsel in de praktijk te beproeven.</text:p>
        </text:list-item>
        <text:list-item>
          <text:p text:style-name="List_20_Bullet_20_Tight"><text:span text:style-name="Strong_20_Emphasis">Wachttijd gemeten:</text:span> met het simulatie-magazijn maten we hoe lang een ondernemer wacht bij 3 tot 100 aangesloten organisaties. Elk nagebootst magazijn heeft een eigen karakter (snel, traag of storend). Met deze simulaties kunnen we straks verder onderzoek gaan doen.</text:p>
        </text:list-item>
        <text:list-item>
          <text:p text:style-name="List_20_Bullet_20_Tight"><text:span text:style-name="Strong_20_Emphasis">Bedieningspaneel op de gedeelde omgeving:</text:span> het bedieningspaneel voor de demo is nu opgenomen in de <text:a xlink:type="simple" xlink:href="..//onderwerpen/proeftuin/index.md" office:name=""><text:span text:style-name="Definition">proeftuin</text:span></text:a> van MOZa. Een demo is hiermee in één handeling te vullen, terug te zetten en bij te sturen. Ook de storingsknoppen kunnen via dit bedieningspaneel worden geactiveerd. Daarnaast kunnen er verschillende identiteiten worden gekozen, zodat je snel kunt wisselen tussen scenario’s.</text:p>
        </text:list-item>
        <text:list-item>
          <text:p text:style-name="List_20_Bullet_20_Tight"><text:span text:style-name="Strong_20_Emphasis">Alle berichten in beeld:</text:span> de ondernemer ziet voortaan al zijn digitale post, niet alleen de eerste twintig berichten. In de <text:a xlink:type="simple" xlink:href="..//onderwerpen/proeftuin/index.md" office:name=""><text:span text:style-name="Definition">proeftuin</text:span></text:a> werken we nog aan het ophalen van álle berichten en het vanzelf verschijnen van nieuwe berichten.</text:p>
        </text:list-item>
        <text:list-item>
          <text:p text:style-name="List_20_Bullet_20_Tight"><text:span text:style-name="Strong_20_Emphasis">Berichten, zaken en taken:</text:span> Logius zoekt via OBIS partijen die willen meewerken aan de standaard voor MijnZaken en MijnTaken, en die deze willen beproeven. Die standaard wordt generiek opgezet, zodat ook andere interactieservices erop kunnen aansluiten. Dat roept bij ons de vraag op of berichten, zaken en taken via hetzelfde mechanisme kunnen lopen: een interactiestelsel. Daar denken we verder over na.</text:p>
        </text:list-item>
      </text:list>
      <text:h text:style-name="Heading_20_2" text:outline-level="2"><text:bookmark-start text:name="digitale-assistent"/>Digitale assistent<text:bookmark-end text:name="digitale-assistent"/></text:h>
      <text:list text:style-name="List_20_1">
        <text:list-item>
          <text:p text:style-name="List_20_Bullet_20_Tight"><text:span text:style-name="Strong_20_Emphasis">Koers aangescherpt:</text:span> na het gebruikersonderzoek scherpen we de koers van de <text:a xlink:type="simple" xlink:href="..//onderwerpen/digitale-assistent/index.md" office:name=""><text:span text:style-name="Definition">digitale assistent</text:span></text:a> aan. Er ligt een eerste versie van een one-pager over het vervolg, waarop we nu feedback verzamelen. Een beslisdocument dat de keuzes technisch onderbouwt, is in de maak. We bespraken het vervolg ook met het team van RegelRecht, dat er enthousiast over is.</text:p>
        </text:list-item>
        <text:list-item>
          <text:p text:style-name="List_20_Bullet_20_Tight"><text:span text:style-name="Strong_20_Emphasis">Waarom RegelRecht en waar AI:</text:span> we breidden de pagina over de digitale assistent uit met een uitleg <text:a xlink:type="simple" xlink:href="..//onderwerpen/digitale-assistent/index.md#waarom-gebruiken-we-regelrecht" office:name=""><text:span text:style-name="Definition">waarom we RegelRecht gebruiken</text:span></text:a> en <text:a xlink:type="simple" xlink:href="..//onderwerpen/digitale-assistent/index.md#waarom-zetten-we-generatieve-ai-in" office:name=""><text:span text:style-name="Definition">wat de rol van generatieve AI is</text:span></text:a>.</text:p>
        </text:list-item>
      </text:list>
      <text:h text:style-name="Heading_20_2" text:outline-level="2"><text:bookmark-start text:name="european-business-wallet"/>European Business Wallet<text:bookmark-end text:name="european-business-wallet"/></text:h>
      <text:list text:style-name="List_20_1">
        <text:list-item>
          <text:p text:style-name="List_20_Bullet_20_Tight"><text:span text:style-name="Strong_20_Emphasis">Gesprek met Nijmegen:</text:span> we spraken met de gemeente Nijmegen, Gebruiker Centraal en een leverancier over de business wallet. Voor de doelgroepen van MOZa is het een relevante ontwikkeling. Door het gesprek met diverse partijen hierover aan te gaan, onderzoeken we wat de rol van MOZa daarin kan zijn. Het gesprek met Nijmegen vloog voorbij en daarom plannen we nog een vervolg.</text:p>
        </text:list-item>
        <text:list-item>
          <text:p text:style-name="List_20_Bullet_20_Tight"><text:span text:style-name="Strong_20_Emphasis">Kennis opdoen:</text:span> als we zelf een business wallet willen opstarten, kunnen we kijken naar de <text:a xlink:type="simple" xlink:href="https://github.com/privacybydesign/yivi-businesswallet" office:name=""><text:span text:style-name="Definition">Yivi business wallet</text:span></text:a>. Nijmegen wees ons verder naar <text:a xlink:type="simple" xlink:href="https://id-wallets.nl/" office:name=""><text:span text:style-name="Definition">id-wallets.nl</text:span></text:a> waar meer informatie te vinden is.</text:p>
        </text:list-item>
      </text:list>
      <text:h text:style-name="Heading_20_2" text:outline-level="2"><text:bookmark-start text:name="logboek-dataverwerkingen"/>Logboek dataverwerkingen<text:bookmark-end text:name="logboek-dataverwerkingen"/></text:h>
      <text:list text:style-name="List_20_1">
        <text:list-item>
          <text:p text:style-name="List_20_Bullet_20_Tight"><text:span text:style-name="Strong_20_Emphasis">Gesprek over de standaard:</text:span> we spraken met de beheerder van de standaard voor het logboek dataverwerkingen over onze implementatie en de knelpunten waar we in de standaard tegenaan liepen. Ook bespraken we de toekomst van de standaard binnen Logius en hoe wij er als team mee verdergaan. De standaard bestaat, maar bij de interactieservices wordt hij in de praktijk nog niet gebruikt.</text:p>
        </text:list-item>
      </text:list>
      <text:h text:style-name="Heading_20_2" text:outline-level="2"><text:bookmark-start text:name="agenda"/>Agenda<text:bookmark-end text:name="agenda"/></text:h>
      <text:p text:style-name="First_20_paragraph">💡 Wist je dat we (bijna) elke maandag samenwerken op het Beatrixpark in Den Haag? Wil je een keer aanhaken, dan ben je van harte welkom.</text:p>
      <text:p text:style-name="Text_20_body"><text:span text:style-name="Strong_20_Emphasis">MOZa</text:span></text:p>
      <text:list text:style-name="List_20_1">
        <text:list-item>
          <text:p text:style-name="List_20_Bullet_20_Tight">MOZa Pulse - 17 september met deze keer:</text:p>
          <text:list text:style-name="List_20_1">
            <text:list-item>
              <text:p text:style-name="List_20_Bullet_20_Tight">Demo proefopstelling Federatief Berichtenstelsel</text:p>
            </text:list-item>
            <text:list-item>
              <text:p text:style-name="List_20_Bullet_20_Tight">Het gebruik van AI door het team van MOZa</text:p>
            </text:list-item>
            <text:list-item>
              <text:p text:style-name="List_20_Bullet_20_Tight">Digitale Assistent 2.0</text:p>
            </text:list-item>
          </text:list>
        </text:list-item>
        <text:list-item>
          <text:p text:style-name="List_20_Bullet_20_Tight">Stuurgroep - 25 september</text:p>
        </text:list-item>
        <text:list-item>
          <text:p text:style-name="List_20_Bullet_20_Tight">Regieteam - 1 oktober</text:p>
        </text:list-item>
      </text:list>
      <text:p text:style-name="First_20_paragraph"><text:span text:style-name="Strong_20_Emphasis">Evenementen</text:span></text:p>
      <text:list text:style-name="List_20_1">
        <text:list-item>
          <text:p text:style-name="List_20_Bullet_20_Tight"><text:a xlink:type="simple" xlink:href="https://commonground.nl/events/view/1a31088b-5794-466c-8bf4-79be0a678eee/common-ground-fieldlab-14-en-15-september-2026" office:name=""><text:span text:style-name="Definition">Common Ground Fieldlab</text:span></text:a> - 14 &amp; 15 september, met onze sessie over de notificatiedienst op 15 september</text:p>
        </text:list-item>
        <text:list-item>
          <text:p text:style-name="List_20_Bullet_20_Tight">Logius PI Event - 16 &amp; 17 september</text:p>
        </text:list-item>
        <text:list-item>
          <text:p text:style-name="List_20_Bullet_20_Tight"><text:a xlink:type="simple" xlink:href="https://digilab.pleio.nl/groups/view/c182ef44-4cf1-4912-9afa-da3e8b509f32/evenementen-algemeen/events/view/b65a0a64-24cf-48cd-be27-61defd24c4e8/digilab-meetup" office:name=""><text:span text:style-name="Definition">Digilab meetup</text:span></text:a> - 17 september</text:p>
        </text:list-item>
        <text:list-item>
          <text:p text:style-name="List_20_Bullet_20_Tight"><text:a xlink:type="simple" xlink:href="https://ecp.nl/agenda/symposiumde-european-business-wallet-op-naar-eenvoudigere-overheidsdienstverlening-aan-bedrijven/" office:name=""><text:span text:style-name="Definition">Symposium De European Business Wallet</text:span></text:a> - 22 september</text:p>
        </text:list-item>
        <text:list-item>
          <text:p text:style-name="List_20_Bullet_20_Tight"><text:a xlink:type="simple" xlink:href="https://www.tweedekamer.nl/debat_en_vergadering/commissievergaderingen/details?id=2026A04729" office:name=""><text:span text:style-name="Definition">Technische briefing European Business Wallet en eIDAS-verordening</text:span></text:a> - 23 september</text:p>
        </text:list-item>
        <text:list-item>
          <text:p text:style-name="List_20_Bullet_20_Tight"><text:a xlink:type="simple" xlink:href="https://www.digitaleoverheid.nl/evenementen/europe-goes-once-only-the-netherlands/" office:name=""><text:span text:style-name="Definition">Europe goes Once-Only: the Netherlands</text:span></text:a> - 24 &amp; 25 september</text:p>
        </text:list-item>
        <text:list-item>
          <text:p text:style-name="List_20_Bullet_20_Tight"><text:a xlink:type="simple" xlink:href="https://www.gebruikercentraal.nl/agenda/internationale-conferentie-digital-identity-wallets-van-idee-tot-implementatie-in-9-maanden/" office:name=""><text:span text:style-name="Definition">UNFOLD #5</text:span></text:a> - 7 &amp; 8 oktober</text:p>
        </text:list-item>
        <text:list-item>
          <text:p text:style-name="List_20_Bullet_20_Tight"><text:a xlink:type="simple" xlink:href="https://www.digitaleoverheid.nl/evenementen/ibds-stelseldag-2027/" office:name=""><text:span text:style-name="Definition">IBDS-Stelseldag 2027</text:span></text:a> - 3 februari 2027</text:p>
        </text:list-item>
      </text:list>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font-family-generic="swiss" style:font-pitch="variable" style:name="Verdana" svg:font-family="Verdana"/>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nl"/>
    </style:default-style>
    <style:style style:class="chapter" style:family="paragraph" style:name="Title" style:next-style-name="Subtitle" style:parent-style-name="Heading">
      <style:paragraph-properties style:contextual-spacing="false" style:justify-single-word="false" fo:margin-bottom="0.0835in" fo:margin-top="0in" fo:text-align="center"/>
      <style:text-properties style:font-size-asian="18pt" style:font-size-complex="18pt" style:font-weight-asian="bold" style:font-weight-complex="bold" fo:font-size="18pt" fo:font-weight="bold"/>
    </style:style>
    <style:style style:class="chapter" style:family="paragraph" style:name="Subtitle" style:next-style-name="Text_20_body" style:parent-style-name="Heading">
      <style:paragraph-properties style:contextual-spacing="false" style:justify-single-word="false" fo:margin-bottom="0.0835in" fo:margin-top="0.0835in" fo:text-align="center"/>
      <style:text-properties style:font-size-asian="18pt" style:font-size-complex="18pt" style:font-style-asian="italic" style:font-style-complex="italic" fo:font-size="18pt" fo:font-style="italic"/>
    </style: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fo:orphans="2" fo:widows="2"/>
      <style:text-properties style:country-asian="none" style:country-complex="none" style:font-name="Verdana" style:font-name-asian="Lucida Sans Unicode" style:font-name-complex="Tahoma" style:font-size-asian="10pt" style:font-size-complex="10pt" style:language-asian="zxx" style:language-complex="zxx" style:letter-kerning="true" style:use-window-font-color="true" fo:country="" fo:font-size="10pt" fo:hyphenate="false" fo:hyphenation-push-char-count="2" fo:hyphenation-remain-char-count="2" fo:language="nl"/>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Verdana" style:font-name-asian="Lucida Sans Unicode" style:font-name-complex="Tahoma" style:font-size-asian="13pt" style:font-size-complex="13pt" fo:font-size="13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list" style:display-name="List Bullet" style:family="paragraph" style:name="List_20_Bullet" style:parent-style-name="List"/>
    <style:style style:class="list" style:display-name="List Bullet Tight" style:family="paragraph" style:name="List_20_Bullet_20_Tight" style:parent-style-name="List">
      <style:paragraph-properties style:contextual-spacing="false" fo:margin-bottom="0in" fo:margin-top="0in"/>
    </style:style>
    <style:style style:class="list" style:display-name="List Number" style:family="paragraph" style:name="List_20_Number" style:parent-style-name="List"/>
    <style:style style:class="list" style:display-name="List Number Tight" style:family="paragraph" style:name="List_20_Number_20_Tight" style:parent-style-name="List">
      <style:paragraph-properties style:contextual-spacing="false" fo:margin-bottom="0in" fo:margin-top="0in"/>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Caption" style:parent-style-name="Caption">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6pt" style:font-size-complex="16pt" style:font-weight-asian="bold" style:font-weight-complex="bold" fo:font-size="16pt" fo:font-weight="bold"/>
    </style:style>
    <style:style style:class="text" style:default-outline-level="2" style:display-name="Heading 2" style:family="paragraph" style:name="Heading_20_2" style:next-style-name="Text_20_body" style:parent-style-name="Heading">
      <style:text-properties style:font-size-asian="13pt" style:font-size-complex="13pt" style:font-weight-asian="bold" style:font-weight-complex="bold" fo:font-size="13pt" fo:font-weight="bold"/>
    </style:style>
    <style:style style:class="text" style:default-outline-level="3" style:display-name="Heading 3" style:family="paragraph" style:name="Heading_20_3" style:next-style-name="Text_20_body" style:parent-style-name="Heading">
      <style:text-properties style:font-size-asian="11.5pt" style:font-size-complex="11.5pt" style:font-weight-asian="bold" style:font-weight-complex="bold" fo:font-size="11.5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background-color="#d9ebf7" fo:margin-bottom="0.1in" fo:margin-left="0in" fo:margin-right="0in" fo:margin-top="0.1in" fo:padding-bottom="0.07in" fo:padding-left="0.12in" fo:padding-right="0.12in" fo:padding-top="0.07in" fo:text-indent="0in"/>
      <style:text-properties style:font-style-asian="italic" style:font-style-complex="italic" fo:font-style="italic"/>
    </style:style>
    <style:style style:class="html" style:display-name="Preformatted Text" style:family="paragraph" style:name="Preformatted_20_Text" style:parent-style-name="Standard">
      <style:paragraph-properties style:contextual-spacing="false" fo:margin-bottom="0in" fo:margin-top="0in"/>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style:font-size-asian="10pt" style:font-size-complex="10pt" fo:font-family="'Courier New'" fo:font-size="10pt" fo:language="nl"/>
    </style:style>
    <style:style style:display-name="Source Text" style:family="text" style:name="Source_20_Text">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fo:font-family="'Courier New'" fo:language="nl"/>
    </style:style>
    <style:style style:family="text" style:name="Highlighted">
      <style:text-properties fo:background-color="#ffff38"/>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154273"/>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style:text-properties style:text-underline-color="font-color" style:text-underline-style="solid" style:text-underline-width="auto" fo:color="#154273"/>
    </style:style>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style:style style:family="graphic" style:name="LogoFrame" style:parent-style-name="Graphics">
      <style:graphic-properties draw:color-mode="standard" style:horizontal-pos="center" style:horizontal-rel="paragraph" style:mirror="none" style:vertical-pos="bottom" style:vertical-rel="baseline" style:wrap="none"/>
    </style:style>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0cm" fo:page-height="11.6929in" fo:page-width="8.2677in">
        <style:footnote-sep style:adjustment="left" style:color="#000000" style:distance-after-sep="0.0398in" style:distance-before-sep="0.0398in" style:line-style="none" style:rel-width="25%" style:width="0.0071in"/>
      </style:page-layout-properties>
      <style:header-style>
        <style:header-footer-properties style:dynamic-spacing="false" fo:margin-bottom="0.2cm" fo:min-height="3.0cm"/>
      </style:header-style>
      <style:footer-style>
        <style:header-footer-properties style:dynamic-spacing="false" fo:margin-left="0in" fo:margin-right="0in" fo:margin-top="0.2in" fo:min-height="0.4in"/>
      </style:footer-style>
    </style:page-layout>
    <style:style style:family="paragraph" style:name="HdrLogo" style:parent-style-name="Header">
      <style:paragraph-properties style:justify-single-word="false" fo:text-align="center"/>
    </style:style>
  </office:automatic-styles>
  <office:master-styles>
    <style:master-page style:name="Standard" style:page-layout-name="Mpm1">
      <style:header>
        <text:p text:style-name="HdrLogo"><draw:frame draw:name="Logo1" draw:style-name="LogoFrame" draw:z-index="0" svg:height="2.2cm" svg:width="1.1cm" text:anchor-type="as-char"><draw:image xlink:actuate="onLoad" xlink:href="Pictures/logo-rijksoverheid.svg" xlink:show="embed" xlink:type="simple" draw:mime-type="image/svg+xml"/></draw:frame></text:p>
      </style:header>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0</meta:generator>
    <dc:title>MOZa Weekly 10 september 2026</dc:title>
    <dc:description/>
    <dc:subject/>
    <meta:keyword/>
    <dc:language>nl</dc:language>
    <meta:initial-creator/>
    <dc:creator/>
    <meta:creation-date>2026-09-13T10:37:37Z</meta:creation-date>
    <dc:date>2026-09-13T10:37:37Z</dc:date>
    <meta:user-defined meta:name="last_updated" meta:value-type="string">2026-09-11T17:35:05+02:00</meta:user-defined>
    <meta:user-defined meta:name="url" meta:value-type="string">https://mijnoverheidzakelijk.nl/weekly/moza-weekly-10-september-2026/</meta:user-defined>
  </office:meta>
</office:document-meta>
</file>